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261cm" fo:margin-left="0.249cm" fo:margin-top="0cm" fo:margin-bottom="0cm" table:align="left" style:writing-mode="page"/>
    </style:style>
    <style:style style:name="表格1.A" style:family="table-column">
      <style:table-column-properties style:column-width="3.542cm"/>
    </style:style>
    <style:style style:name="表格1.B" style:family="table-column">
      <style:table-column-properties style:column-width="12.719cm"/>
    </style:style>
    <style:style style:name="表格1.1" style:family="table-row">
      <style:table-row-properties style:row-height="2.117cm" fo:keep-together="always"/>
    </style:style>
    <style:style style:name="表格1.A1" style:family="table-cell">
      <style:table-cell-properties fo:padding-left="0.009cm" fo:padding-right="0.009cm" fo:padding-top="0cm" fo:padding-bottom="0cm" fo:border="0.5pt solid #000000"/>
    </style:style>
    <style:style style:name="表格1.2" style:family="table-row">
      <style:table-row-properties style:row-height="4.517cm" fo:keep-together="always"/>
    </style:style>
    <style:style style:name="表格1.4" style:family="table-row">
      <style:table-row-properties style:row-height="1.198cm" fo:keep-together="always"/>
    </style:style>
    <style:style style:name="表格1.6" style:family="table-row">
      <style:table-row-properties style:row-height="1.203cm" fo:keep-together="always"/>
    </style:style>
    <style:style style:name="P1" style:family="paragraph" style:parent-style-name="Standard">
      <style:paragraph-properties fo:margin-top="0.002cm" fo:margin-bottom="0cm" style:contextual-spacing="false" fo:line-height="0.661cm" fo:text-align="center" style:justify-single-word="false" style:snap-to-layout-grid="false"/>
    </style:style>
    <style:style style:name="P2" style:family="paragraph" style:parent-style-name="Standard">
      <style:paragraph-properties fo:margin-left="6.029cm" fo:margin-top="0.321cm" fo:margin-bottom="0.342cm" style:contextual-spacing="false" fo:line-height="0.661cm" style:snap-to-layout-grid="false"/>
    </style:style>
    <style:style style:name="P3" style:family="paragraph" style:parent-style-name="Standard">
      <style:paragraph-properties fo:margin-left="0.042cm" fo:margin-top="0.707cm" fo:margin-bottom="0cm" style:contextual-spacing="false" fo:line-height="0.617cm" style:snap-to-layout-grid="false"/>
    </style:style>
    <style:style style:name="P4" style:family="paragraph" style:parent-style-name="Standard">
      <style:paragraph-properties style:snap-to-layout-grid="false"/>
      <style:text-properties style:font-name="標楷體" fo:font-size="14pt" style:font-name-asian="標楷體1" style:font-size-asian="14pt" style:font-name-complex="標楷體1"/>
    </style:style>
    <style:style style:name="P5" style:family="paragraph" style:parent-style-name="Standard">
      <style:paragraph-properties fo:margin-left="0.042cm" fo:margin-top="1.907cm" fo:margin-bottom="0cm" style:contextual-spacing="false" fo:line-height="0.617cm" style:snap-to-layout-grid="false"/>
    </style:style>
    <style:style style:name="P6" style:family="paragraph" style:parent-style-name="Standard">
      <style:paragraph-properties fo:margin-left="0.042cm" fo:margin-top="0.293cm" fo:margin-bottom="0cm" style:contextual-spacing="false" fo:line-height="0.617cm" style:snap-to-layout-grid="false"/>
    </style:style>
    <style:style style:name="P7" style:family="paragraph" style:parent-style-name="Standard">
      <style:paragraph-properties fo:margin-left="0.042cm" fo:margin-top="0.298cm" fo:margin-bottom="0cm" style:contextual-spacing="false" fo:line-height="0.617cm" style:snap-to-layout-grid="false"/>
    </style:style>
    <style:style style:name="P8" style:family="paragraph" style:parent-style-name="Standard">
      <style:paragraph-properties fo:margin-left="0.318cm" fo:margin-top="0.247cm" fo:margin-bottom="0cm" style:contextual-spacing="false" fo:line-height="0.617cm" style:snap-to-layout-grid="false"/>
    </style:style>
    <style:style style:name="P9" style:family="paragraph">
      <loext:graphic-properties draw:fill="solid" draw:fill-color="#000000"/>
      <style:paragraph-properties fo:text-align="center"/>
    </style:style>
    <style:style style:name="P10" style:family="paragraph" style:parent-style-name="Standard">
      <style:paragraph-properties fo:margin-left="0.318cm" fo:margin-top="0.028cm" fo:margin-bottom="0cm" style:contextual-spacing="false" fo:line-height="0.573cm" style:snap-to-layout-grid="false"/>
    </style:style>
    <style:style style:name="P11" style:family="paragraph" style:parent-style-name="Standard">
      <style:paragraph-properties fo:margin-left="1.265cm" fo:margin-top="0.025cm" fo:margin-bottom="0cm" style:contextual-spacing="false" fo:line-height="0.573cm" style:snap-to-layout-grid="false"/>
    </style:style>
    <style:style style:name="P12" style:family="paragraph" style:parent-style-name="Standard">
      <style:paragraph-properties fo:margin-left="0.316cm" fo:margin-top="0.201cm" fo:margin-bottom="0cm" style:contextual-spacing="false" fo:line-height="0.573cm" style:snap-to-layout-grid="false"/>
    </style:style>
    <style:style style:name="T1" style:family="text">
      <style:text-properties style:font-name="標楷體" fo:font-size="15pt" style:font-name-asian="標楷體1" style:font-size-asian="15pt" style:font-name-complex="標楷體1"/>
    </style:style>
    <style:style style:name="T2" style:family="text">
      <style:text-properties style:font-name="標楷體" fo:font-size="15pt" fo:letter-spacing="0.067cm" style:font-name-asian="標楷體1" style:font-size-asian="15pt" style:font-name-complex="標楷體1"/>
    </style:style>
    <style:style style:name="T3" style:family="text">
      <style:text-properties style:font-name="標楷體" fo:font-size="15pt" fo:letter-spacing="0.067cm" style:font-name-asian="標楷體1" style:font-size-asian="15pt" style:font-name-complex="標楷體1" style:script-type="asian"/>
    </style:style>
    <style:style style:name="T4" style:family="text">
      <style:text-properties style:font-name="標楷體" fo:font-size="14pt" style:font-name-asian="標楷體1" style:font-size-asian="14pt" style:font-name-complex="標楷體1"/>
    </style:style>
    <style:style style:name="T5" style:family="text">
      <style:text-properties style:font-name="標楷體" fo:font-size="13pt" style:font-name-asian="標楷體1" style:font-size-asian="13pt" style:font-name-complex="標楷體1"/>
    </style:style>
    <style:style style:name="T6" style:family="text">
      <style:text-properties style:font-name="標楷體" fo:font-size="13pt" fo:letter-spacing="-0.004cm" style:font-name-asian="標楷體1" style:font-size-asian="13pt" style:font-name-complex="標楷體1"/>
    </style:style>
    <style:style style:name="T7" style:family="text">
      <style:text-properties style:font-name="標楷體" fo:font-size="13pt" fo:letter-spacing="-0.005cm" style:font-name-asian="標楷體1" style:font-size-asian="13pt" style:font-name-complex="標楷體1"/>
    </style:style>
    <style:style style:name="T8" style:family="text">
      <style:text-properties style:font-name="標楷體" fo:font-size="13pt" fo:letter-spacing="-0.005cm" style:font-name-asian="標楷體1" style:font-size-asian="13pt" style:font-name-complex="標楷體1" style:script-type="asian"/>
    </style:style>
    <style:style style:name="T9" style:family="text">
      <style:text-properties style:font-name="標楷體" fo:font-size="13pt" fo:letter-spacing="0.055cm" style:font-name-asian="標楷體1" style:font-size-asian="13pt" style:font-name-complex="標楷體1"/>
    </style:style>
    <style:style style:name="T10" style:family="text">
      <style:text-properties style:font-name="標楷體" fo:font-size="13pt" fo:letter-spacing="0.113cm" style:font-name-asian="標楷體1" style:font-size-asian="13pt" style:font-name-complex="標楷體1"/>
    </style:style>
    <style:style style:name="T11" style:family="text">
      <style:text-properties style:font-name="標楷體" fo:font-size="13pt" fo:letter-spacing="-0.116cm" style:font-name-asian="標楷體1" style:font-size-asian="13pt" style:font-name-complex="標楷體1"/>
    </style:style>
    <style:style style:name="T12" style:family="text">
      <style:text-properties style:font-name="標楷體" fo:font-size="13pt" style:font-name-asian="標楷體1" style:font-size-asian="13pt" style:font-name-complex="標楷體1" style:script-type="asian"/>
    </style:style>
    <style:style style:name="gr1" style:family="graphic">
      <style:graphic-properties draw:stroke="none" svg:stroke-width="0cm" draw:fill="solid" draw:fill-color="#000000" draw:textarea-horizontal-align="center" draw:textarea-vertical-align="top" draw:auto-grow-height="false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「招標期限標準」</text:span><text:span text:style-name="T2">第</text:span><text:span text:style-name="T3">11</text:span><text:span text:style-name="T1">條草案</text:span></text:p>
      <text:p text:style-name="P2" loext:marker-style-name="T1"><text:span text:style-name="T1">修正草案條文意見表</text:span><text:span text:style-name="T1"/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3" loext:marker-style-name="T4"><text:span text:style-name="T4">內容</text:span><text:span text:style-name="T4"/></text:p>
          </table:table-cell>
          <table:table-cell table:style-name="表格1.A1" office:value-type="string">
            <text:p text:style-name="P4" loext:marker-style-name="T4"/>
          </table:table-cell>
        </table:table-row>
        <table:table-row table:style-name="表格1.2">
          <table:table-cell table:style-name="表格1.A1" office:value-type="string">
            <text:p text:style-name="P5" loext:marker-style-name="T4"><text:span text:style-name="T4">修訂建議</text:span><text:span text:style-name="T4"/></text:p>
          </table:table-cell>
          <table:table-cell table:style-name="表格1.A1" office:value-type="string">
            <text:p text:style-name="P4" loext:marker-style-name="T4"/>
          </table:table-cell>
        </table:table-row>
        <table:table-row table:style-name="表格1.2">
          <table:table-cell table:style-name="表格1.A1" office:value-type="string">
            <text:p text:style-name="P5" loext:marker-style-name="T4"><text:span text:style-name="T4">理由及說明</text:span><text:span text:style-name="T4"/></text:p>
          </table:table-cell>
          <table:table-cell table:style-name="表格1.A1" office:value-type="string">
            <text:p text:style-name="P4" loext:marker-style-name="T4"/>
          </table:table-cell>
        </table:table-row>
        <table:table-row table:style-name="表格1.4">
          <table:table-cell table:style-name="表格1.A1" table:number-columns-spanned="2" office:value-type="string">
            <text:p text:style-name="P6" loext:marker-style-name="T4"><text:span text:style-name="T4">機關名稱：</text:span><text:span text:style-name="T4"/>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6" loext:marker-style-name="T4"><text:span text:style-name="T4">單位名稱：</text:span><text:span text:style-name="T4"/></text:p>
          </table:table-cell>
          <table:covered-table-cell/>
        </table:table-row>
        <table:table-row table:style-name="表格1.6">
          <table:table-cell table:style-name="表格1.A1" table:number-columns-spanned="2" office:value-type="string">
            <text:p text:style-name="P7" loext:marker-style-name="T4"><text:span text:style-name="T4">聯絡人：</text:span><text:span text:style-name="T4"/>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6" loext:marker-style-name="T4"><text:span text:style-name="T4">日期：</text:span><text:span text:style-name="T4"/>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6" loext:marker-style-name="T4"><text:span text:style-name="T4">電話：</text:span><text:span text:style-name="T4"/></text:p>
          </table:table-cell>
          <table:covered-table-cell/>
        </table:table-row>
        <table:table-row table:style-name="表格1.6">
          <table:table-cell table:style-name="表格1.A1" table:number-columns-spanned="2" office:value-type="string">
            <text:p text:style-name="P7" loext:marker-style-name="T4"><text:span text:style-name="T4">傳真：</text:span><text:span text:style-name="T4"/></text:p>
          </table:table-cell>
          <table:covered-table-cell/>
        </table:table-row>
      </table:table>
      <text:p text:style-name="P8" loext:marker-style-name="T4"><text:span text:style-name="T4">附註：</text:span><draw:rect text:anchor-type="char" draw:z-index="26" draw:name="1027" draw:style-name="gr1" draw:text-style-name="P9" svg:width="0.018cm" svg:height="0.018cm" svg:x="2.155cm" svg:y="6.562cm"><text:p/></draw:rect><draw:rect text:anchor-type="char" draw:z-index="27" draw:name="1028" draw:style-name="gr1" draw:text-style-name="P9" svg:width="0.018cm" svg:height="0.018cm" svg:x="2.155cm" svg:y="6.562cm"><text:p/></draw:rect><draw:rect text:anchor-type="char" draw:z-index="0" draw:name="1029" draw:style-name="gr1" draw:text-style-name="P9" svg:width="0.018cm" svg:height="0.018cm" svg:x="5.697cm" svg:y="6.562cm"><text:p/></draw:rect><draw:rect text:anchor-type="char" draw:z-index="1" draw:name="1030" draw:style-name="gr1" draw:text-style-name="P9" svg:width="0.018cm" svg:height="0.018cm" svg:x="18.415cm" svg:y="6.562cm"><text:p/></draw:rect><draw:rect text:anchor-type="char" draw:z-index="2" draw:name="1031" draw:style-name="gr1" draw:text-style-name="P9" svg:width="0.018cm" svg:height="0.018cm" svg:x="18.415cm" svg:y="6.562cm"><text:p/></draw:rect><draw:rect text:anchor-type="char" draw:z-index="3" draw:name="1032" draw:style-name="gr1" draw:text-style-name="P9" svg:width="0.018cm" svg:height="0.018cm" svg:x="2.155cm" svg:y="8.678cm"><text:p/></draw:rect><draw:rect text:anchor-type="char" draw:z-index="4" draw:name="1033" draw:style-name="gr1" draw:text-style-name="P9" svg:width="0.018cm" svg:height="0.018cm" svg:x="5.697cm" svg:y="8.678cm"><text:p/></draw:rect><draw:rect text:anchor-type="char" draw:z-index="5" draw:name="1034" draw:style-name="gr1" draw:text-style-name="P9" svg:width="0.018cm" svg:height="0.018cm" svg:x="18.415cm" svg:y="8.678cm"><text:p/></draw:rect><draw:rect text:anchor-type="char" draw:z-index="6" draw:name="1035" draw:style-name="gr1" draw:text-style-name="P9" svg:width="0.018cm" svg:height="0.018cm" svg:x="2.155cm" svg:y="13.194cm"><text:p/></draw:rect><draw:rect text:anchor-type="char" draw:z-index="7" draw:name="1036" draw:style-name="gr1" draw:text-style-name="P9" svg:width="0.018cm" svg:height="0.018cm" svg:x="5.697cm" svg:y="13.194cm"><text:p/></draw:rect><draw:rect text:anchor-type="char" draw:z-index="8" draw:name="1037" draw:style-name="gr1" draw:text-style-name="P9" svg:width="0.018cm" svg:height="0.018cm" svg:x="18.415cm" svg:y="13.194cm"><text:p/></draw:rect><draw:rect text:anchor-type="char" draw:z-index="9" draw:name="1038" draw:style-name="gr1" draw:text-style-name="P9" svg:width="0.018cm" svg:height="0.018cm" svg:x="2.155cm" svg:y="17.711cm"><text:p/></draw:rect><draw:rect text:anchor-type="char" draw:z-index="10" draw:name="1039" draw:style-name="gr1" draw:text-style-name="P9" svg:width="0.018cm" svg:height="0.018cm" svg:x="5.697cm" svg:y="17.711cm"><text:p/></draw:rect><draw:rect text:anchor-type="char" draw:z-index="11" draw:name="1040" draw:style-name="gr1" draw:text-style-name="P9" svg:width="0.018cm" svg:height="0.018cm" svg:x="18.415cm" svg:y="17.711cm"><text:p/></draw:rect><draw:rect text:anchor-type="char" draw:z-index="12" draw:name="1041" draw:style-name="gr1" draw:text-style-name="P9" svg:width="0.018cm" svg:height="0.018cm" svg:x="2.155cm" svg:y="18.909cm"><text:p/></draw:rect><draw:rect text:anchor-type="char" draw:z-index="13" draw:name="1042" draw:style-name="gr1" draw:text-style-name="P9" svg:width="0.018cm" svg:height="0.018cm" svg:x="18.415cm" svg:y="18.909cm"><text:p/></draw:rect><draw:rect text:anchor-type="char" draw:z-index="14" draw:name="1043" draw:style-name="gr1" draw:text-style-name="P9" svg:width="0.018cm" svg:height="0.018cm" svg:x="2.155cm" svg:y="20.108cm"><text:p/></draw:rect><draw:rect text:anchor-type="char" draw:z-index="15" draw:name="1044" draw:style-name="gr1" draw:text-style-name="P9" svg:width="0.018cm" svg:height="0.018cm" svg:x="18.415cm" svg:y="20.108cm"><text:p/></draw:rect><draw:rect text:anchor-type="char" draw:z-index="16" draw:name="1045" draw:style-name="gr1" draw:text-style-name="P9" svg:width="0.018cm" svg:height="0.018cm" svg:x="2.155cm" svg:y="21.31cm"><text:p/></draw:rect><draw:rect text:anchor-type="char" draw:z-index="17" draw:name="1046" draw:style-name="gr1" draw:text-style-name="P9" svg:width="0.018cm" svg:height="0.018cm" svg:x="18.415cm" svg:y="21.31cm"><text:p/></draw:rect><draw:rect text:anchor-type="char" draw:z-index="18" draw:name="1047" draw:style-name="gr1" draw:text-style-name="P9" svg:width="0.018cm" svg:height="0.018cm" svg:x="2.155cm" svg:y="22.507cm"><text:p/></draw:rect><draw:rect text:anchor-type="char" draw:z-index="19" draw:name="1048" draw:style-name="gr1" draw:text-style-name="P9" svg:width="0.018cm" svg:height="0.018cm" svg:x="18.415cm" svg:y="22.507cm"><text:p/></draw:rect><draw:rect text:anchor-type="char" draw:z-index="20" draw:name="1049" draw:style-name="gr1" draw:text-style-name="P9" svg:width="0.018cm" svg:height="0.018cm" svg:x="2.155cm" svg:y="23.707cm"><text:p/></draw:rect><draw:rect text:anchor-type="char" draw:z-index="21" draw:name="1050" draw:style-name="gr1" draw:text-style-name="P9" svg:width="0.018cm" svg:height="0.018cm" svg:x="18.415cm" svg:y="23.707cm"><text:p/></draw:rect><draw:rect text:anchor-type="char" draw:z-index="22" draw:name="1051" draw:style-name="gr1" draw:text-style-name="P9" svg:width="0.018cm" svg:height="0.018cm" svg:x="2.155cm" svg:y="24.908cm"><text:p/></draw:rect><draw:rect text:anchor-type="char" draw:z-index="23" draw:name="1052" draw:style-name="gr1" draw:text-style-name="P9" svg:width="0.018cm" svg:height="0.018cm" svg:x="2.155cm" svg:y="24.908cm"><text:p/></draw:rect><draw:rect text:anchor-type="char" draw:z-index="24" draw:name="1053" draw:style-name="gr1" draw:text-style-name="P9" svg:width="0.018cm" svg:height="0.018cm" svg:x="18.415cm" svg:y="24.908cm"><text:p/></draw:rect><draw:rect text:anchor-type="char" draw:z-index="25" draw:name="1054" draw:style-name="gr1" draw:text-style-name="P9" svg:width="0.018cm" svg:height="0.018cm" svg:x="18.415cm" svg:y="24.908cm"><text:p/></draw:rect><text:span text:style-name="T4"/></text:p>
      <text:p text:style-name="P10" loext:marker-style-name="T5"><text:span text:style-name="T6">一、本表格請以傳</text:span><text:span text:style-name="T5">真</text:span><text:span text:style-name="T6">（</text:span><text:span text:style-name="T7">0</text:span><text:span text:style-name="T5">2</text:span><text:span text:style-name="T7">-</text:span><text:span text:style-name="T5">8</text:span><text:span text:style-name="T7">7</text:span><text:span text:style-name="T5">8</text:span><text:span text:style-name="T7">9</text:span><text:span text:style-name="T5">7</text:span><text:span text:style-name="T7">6</text:span><text:span text:style-name="T5">04</text:span><text:span text:style-name="T6">）或電子郵件（</text:span><text:span text:style-name="T8">yzw1596</text:span><text:span text:style-name="T5">@</text:span><text:span text:style-name="T7">m</text:span><text:span text:style-name="T5">a</text:span><text:span text:style-name="T7">i</text:span><text:span text:style-name="T5">l</text:span><text:span text:style-name="T7">.</text:span><text:span text:style-name="T5">p</text:span><text:span text:style-name="T7">c</text:span><text:span text:style-name="T5">c</text:span><text:span text:style-name="T7">.</text:span><text:span text:style-name="T5">g</text:span><text:span text:style-name="T7">o</text:span><text:span text:style-name="T5">v</text:span><text:span text:style-name="T7">.</text:span><text:span text:style-name="T5">tw</text:span><text:span text:style-name="T6">）</text:span><text:span text:style-name="T5">或</text:span></text:p>
      <text:p text:style-name="P11" loext:marker-style-name="T5"><text:span text:style-name="T6">郵遞（台北</text:span><text:span text:style-name="T9">市</text:span><text:span text:style-name="T7">1</text:span><text:span text:style-name="T5">1</text:span><text:span text:style-name="T10">0</text:span><text:span text:style-name="T6">松仁路三號九樓）之</text:span><text:span text:style-name="T5">方</text:span><text:span text:style-name="T6">式回擲（免備文</text:span><text:span text:style-name="T11">）</text:span><text:span text:style-name="T5">。</text:span></text:p>
      <text:p text:style-name="P12" loext:marker-style-name="T5"><text:span text:style-name="T6">二、如有疑問請電</text:span><text:span text:style-name="T5">洽</text:span><text:span text:style-name="T6">行政院公共工程委</text:span><text:span text:style-name="T5">員</text:span><text:span text:style-name="T6">會企劃處吳先生（</text:span><text:span text:style-name="T5">0</text:span><text:span text:style-name="T7">2</text:span><text:span text:style-name="T5">-</text:span><text:span text:style-name="T7">8</text:span><text:span text:style-name="T5">7</text:span><text:span text:style-name="T7">8</text:span><text:span text:style-name="T5">9</text:span><text:span text:style-name="T7">7</text:span><text:span text:style-name="T5">6</text:span><text:span text:style-name="T12">1</text:span><text:span text:style-name="T5">6</text:span><text:span text:style-name="T11">）</text:span><text:span text:style-name="T5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fo:color="#000000" loext:opacity="100%" style:font-name="Times New Roman" fo:font-size="12pt" fo:language="en" fo:country="US" style:letter-kerning="false" style:font-name-asian="新細明體" style:font-size-asian="12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fo:color="#000000" loext:opacity="100%" style:font-name="Times New Roman" fo:font-size="12pt" fo:language="en" fo:country="US" style:letter-kerning="false" style:font-name-asian="新細明體" style:font-size-asian="12pt" style:language-asian="zh" style:country-asian="TW" style:font-name-complex="Times New Roman1" style:font-size-complex="10pt" style:language-complex="ar" style:country-complex="SA" loext:padding="0cm" loext:border="none" loext:shadow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_20_Paragraph_20_Font" style:display-name="Default Paragraph Font" style:family="text"/>
    <style:style style:name="Footnote_20_Symbol" style:display-name="Footnote Symbol" style:family="text"/>
    <style:style style:name="Endnote_20_Symbol" style:display-name="End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style:num-format="1" text:start-value="-1" text:footnotes-position="page" text:start-numbering-at="document"/>
    <text:notes-configuration text:note-class="endnote" text:citation-style-name="Endnote_20_Symbol" text:master-page-name="Endnote" style:num-format="1" text:start-value="-1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08cm" fo:margin-bottom="1.609cm" fo:margin-left="1.905cm" fo:margin-right="2.263cm" style:writing-mode="lr-tb" style:layout-grid-color="#c0c0c0" style:layout-grid-lines="2558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creator>企劃處三科-吳郁璋</dc:creator>
    <meta:editing-cycles>2</meta:editing-cycles>
    <meta:creation-date>2026-07-23T00:49:00</meta:creation-date>
    <dc:date>2026-07-23T00:51:00</dc:date>
    <meta:editing-duration>PT2M</meta:editing-duration>
    <meta:generator>LibreOffice/25.8.6.2$Windows_X86_64 LibreOffice_project/b4b39682cd9868fa725bc664aff94278d315bd04</meta:generator>
    <meta:document-statistic meta:table-count="1" meta:image-count="0" meta:object-count="0" meta:page-count="1" meta:paragraph-count="15" meta:word-count="135" meta:character-count="180" meta:non-whitespace-character-count="180"/>
    <meta:user-defined meta:name="AppVersion">16.0000</meta:user-defined>
    <meta:template xlink:type="simple" xlink:actuate="onRequest" xlink:title="Normal.dotm" xlink:href=""/>
  </office:meta>
</office:document-meta>
</file>